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王漢宗顏楷體繁" svg:font-family="王漢宗顏楷體繁" style:font-family-generic="system" style:font-pitch="variable"/>
  </office:font-face-decls>
  <office:automatic-styles>
    <style:style style:name="P1" style:parent-style-name="內文" style:master-page-name="MP0" style:family="paragraph">
      <style:paragraph-properties fo:break-before="page" fo:margin-right="-0.4819in" fo:text-indent="1.0006in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 fo:margin-top="0.0833in" fo:margin-right="-0.1in"/>
      <style:text-properties style:font-name="標楷體" style:font-name-asian="標楷體" fo:font-weight="bold" style:font-weight-asian="bold"/>
    </style:style>
    <style:style style:name="P3" style:parent-style-name="內文" style:family="paragraph">
      <style:paragraph-properties style:vertical-align="auto" fo:margin-top="0.0833in" fo:line-height="0.1666in" fo:margin-left="-0.393in" fo:margin-right="-0.493in">
        <style:tab-stops/>
      </style:paragraph-properties>
      <style:text-properties fo:hyphenate="true"/>
    </style:style>
    <style:style style:name="T4" style:parent-style-name="預設段落字型" style:family="text">
      <style:text-properties style:font-name="王漢宗顏楷體繁" style:font-name-asian="王漢宗顏楷體繁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ableColumn7" style:family="table-column">
      <style:table-column-properties style:column-width="0.8756in"/>
    </style:style>
    <style:style style:name="TableColumn8" style:family="table-column">
      <style:table-column-properties style:column-width="1.7048in"/>
    </style:style>
    <style:style style:name="TableColumn9" style:family="table-column">
      <style:table-column-properties style:column-width="0.8854in"/>
    </style:style>
    <style:style style:name="TableColumn10" style:family="table-column">
      <style:table-column-properties style:column-width="0.9534in"/>
    </style:style>
    <style:style style:name="TableColumn11" style:family="table-column">
      <style:table-column-properties style:column-width="2.1659in"/>
    </style:style>
    <style:style style:name="Table6" style:family="table">
      <style:table-properties style:width="6.5854in" fo:margin-left="0in" table:align="center"/>
    </style:style>
    <style:style style:name="TableRow12" style:family="table-row">
      <style:table-row-properties style:min-row-height="0.2388in"/>
    </style:style>
    <style:style style:name="TableCell13" style:family="table-cell">
      <style:table-cell-properties fo:border-top="0.0208in solid #000000" fo:border-left="0.0208in solid #000000" fo:border-bottom="0.0104in solid #000000" fo:border-right="0.0208in solid #000000" fo:background-color="#E7E6E6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777in" fo:margin-right="-0.4819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" style:family="table-row">
      <style:table-row-properties style:min-row-height="0.3881in"/>
    </style:style>
    <style:style style:name="TableCell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end" fo:line-height="0.2777in" fo:margin-right="-0.075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 fo:margin-right="-0.4819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end" fo:line-height="0.2777in" fo:margin-right="-0.4819in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3381in"/>
    </style:style>
    <style:style style:name="TableCell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222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P28" style:parent-style-name="內文" style:family="paragraph">
      <style:paragraph-properties fo:text-align="center" fo:line-height="0.2222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end" fo:line-height="0.2777in" fo:margin-right="-0.075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line-height="0.2777in" fo:margin-right="-0.4819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end" fo:line-height="0.2777in" fo:margin-right="-0.4819in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277in"/>
    </style:style>
    <style:style style:name="TableCell37" style:family="table-cell">
      <style:table-cell-properties fo:border-top="0.0104in solid #000000" fo:border-left="0.0208in solid #000000" fo:border-bottom="0.0104in solid #000000" fo:border-right="0.0208in solid #000000" fo:background-color="#E7E6E6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2777in" fo:margin-right="-0.4819in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" style:family="table-row">
      <style:table-row-properties style:min-row-height="0.2715in"/>
    </style:style>
    <style:style style:name="TableCell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 fo:margin-right="-0.0833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777in" fo:margin-right="-0.4819in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新細明體" fo:font-size="18pt" style:font-size-asian="18pt" style:font-size-complex="14pt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8" style:parent-style-name="預設段落字型" style:family="text">
      <style:text-properties style:font-name="新細明體" fo:font-size="18pt" style:font-size-asian="18pt" style:font-size-complex="14pt"/>
    </style:style>
    <style:style style:name="T4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2777in" fo:margin-right="-0.4819in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新細明體" fo:font-size="18pt" style:font-size-asian="18pt" style:font-size-complex="14pt"/>
    </style:style>
    <style:style style:name="T5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57" style:parent-style-name="預設段落字型" style:family="text">
      <style:text-properties style:font-name="新細明體" fo:font-size="18pt" style:font-size-asian="18pt" style:font-size-complex="14pt"/>
    </style:style>
    <style:style style:name="T5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ableRow59" style:family="table-row">
      <style:table-row-properties style:min-row-height="0.3854in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777in" fo:margin-right="-0.0833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end" fo:line-height="0.2777in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Cell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end" fo:line-height="0.2777in" fo:margin-right="-0.0666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3909in"/>
    </style:style>
    <style:style style:name="TableCell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 fo:margin-right="-0.0833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end" fo:line-height="0.2777in" fo:margin-right="-0.0166in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line-height="0.2777in" fo:margin-right="-0.4819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277in"/>
    </style:style>
    <style:style style:name="TableCell80" style:family="table-cell">
      <style:table-cell-properties fo:border-top="0.0104in solid #000000" fo:border-left="0.0208in solid #000000" fo:border-bottom="0.0104in solid #000000" fo:border-right="0.0208in solid #000000" fo:background-color="#E7E6E6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777in" fo:margin-right="-0.4819in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Row84" style:family="table-row">
      <style:table-row-properties style:min-row-height="5.1048in"/>
    </style:style>
    <style:style style:name="TableCell8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777in" fo:margin-right="-0.4819in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89" style:parent-style-name="內文" style:family="paragraph">
      <style:paragraph-properties fo:line-height="0.2222in" fo:margin-left="0.2118in" fo:margin-right="-0.4819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222in" fo:margin-left="0.2118in" fo:margin-right="-0.4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2222in" fo:margin-left="0.2118in" fo:margin-right="-0.4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2222in" fo:margin-left="0.2118in" fo:margin-right="-0.4819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line-height="0.2222in" fo:margin-left="0.6055in" fo:margin-right="0.0319in" fo:text-indent="-0.2125in">
        <style:tab-stops/>
      </style:paragraph-properties>
    </style:style>
    <style:style style:name="T97" style:parent-style-name="預設段落字型" style:family="text">
      <style:text-properties style:font-name="王漢宗顏楷體繁" style:font-name-asian="王漢宗顏楷體繁" fo:font-size="11pt" style:font-size-asian="11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4pt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fo:line-height="0.2777in" fo:margin-right="-0.4819in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P102" style:parent-style-name="內文" style:family="paragraph">
      <style:paragraph-properties fo:line-height="0.2777in" fo:margin-left="0.2118in" fo:margin-right="-0.480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line-height="0.2777in" fo:margin-left="0.2118in" fo:margin-right="-0.480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2777in" fo:margin-left="0.2118in" fo:margin-right="-0.4805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7" style:parent-style-name="內文" style:family="paragraph">
      <style:paragraph-properties fo:line-height="0.2777in" fo:margin-left="0.4083in" fo:margin-right="-0.4805in">
        <style:tab-stops/>
      </style:paragraph-properties>
    </style:style>
    <style:style style:name="T108" style:parent-style-name="預設段落字型" style:family="text">
      <style:text-properties style:font-name="王漢宗顏楷體繁" style:font-name-asian="王漢宗顏楷體繁" fo:font-weight="bold" style:font-weight-asian="bold" fo:font-size="11pt" style:font-size-asian="11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 style:text-underline-type="single" style:text-underline-style="solid" style:text-underline-width="auto" style:text-underline-mode="continuous"/>
    </style:style>
    <style:style style:name="P110" style:parent-style-name="內文" style:family="paragraph">
      <style:paragraph-properties fo:line-height="0.2777in" fo:margin-left="0.1131in" fo:margin-right="-0.481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1" style:parent-style-name="內文" style:family="paragraph">
      <style:paragraph-properties fo:line-height="0.2222in" fo:margin-left="0.2118in" fo:margin-right="-0.4819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line-height="0.2222in" fo:margin-left="0.2118in" fo:margin-right="-0.4819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120" style:parent-style-name="內文" style:family="paragraph">
      <style:paragraph-properties fo:line-height="0.2222in" fo:margin-left="0.4097in" fo:text-indent="-0.19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line-height="0.2777in" fo:margin-left="0.3097in" fo:text-indent="-0.197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22" style:parent-style-name="內文" style:family="paragraph">
      <style:paragraph-properties fo:line-height="0.2777in" fo:margin-left="0.2111in" fo:text-indent="-0.1979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line-height="0.2777in" fo:margin-left="0.5062in" fo:text-indent="-0.1979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fo:line-height="0.2777in" fo:margin-left="0.5062in" fo:text-indent="-0.19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1" style:family="table-row">
      <style:table-row-properties style:min-row-height="0.8819in"/>
    </style:style>
    <style:style style:name="TableCell132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2222in" fo:margin-right="-0.4819in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7" style:parent-style-name="內文" style:family="paragraph">
      <style:paragraph-properties fo:text-align="center" fo:margin-right="-0.4819in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139" style:parent-style-name="內文" style:family="paragraph">
      <style:paragraph-properties fo:text-align="justify" fo:line-height="0.2222in" fo:margin-left="-0.2958in" fo:margin-right="-0.1965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7" style:parent-style-name="預設段落字型" style:family="text">
      <style:text-properties style:font-name="標楷體" style:font-name-asian="標楷體" fo:font-weight="bold" style:font-weight-asian="bold" style:letter-kerning="true" fo:font-size="12.5pt" style:font-size-asian="12.5pt" style:font-size-complex="12.5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151" style:parent-style-name="預設段落字型" style:family="text">
      <style:text-properties style:font-name="標楷體" style:font-name-asian="標楷體" fo:font-weight="bold" style:font-weight-asian="bold" style:letter-kerning="true" fo:font-size="12.5pt" style:font-size-asian="12.5pt" style:font-size-complex="12.5pt"/>
    </style:style>
    <style:style style:name="P152" style:parent-style-name="內文" style:family="paragraph">
      <style:paragraph-properties fo:text-align="justify" fo:line-height="0.2222in" fo:margin-left="-0.1965in" fo:margin-right="-0.1965in">
        <style:tab-stops/>
      </style:paragraph-properties>
      <style:text-properties style:font-name="標楷體" style:font-name-asian="標楷體" fo:font-size="12.5pt" style:font-size-asian="12.5pt" style:font-size-complex="12.5pt"/>
    </style:style>
    <style:style style:name="P153" style:parent-style-name="內文" style:family="paragraph">
      <style:paragraph-properties fo:text-align="justify" fo:line-height="0.2222in" fo:margin-left="-0.1965in" fo:margin-right="-0.196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中市寵物免絕育且不擬繁殖申報書</text:p>
      <text:p text:style-name="P2"><text:s text:c="44"/>申報日期： <text:s text:c="4"/>年 <text:s text:c="4"/>月 <text:s text:c="3"/>日</text:p>
      <text:p text:style-name="P3"><text:span text:style-name="T4">※</text:span><text:span text:style-name="T5"><text:s/>寵物若不適合絕育，飼主應向寵物飼養地之直轄市、縣(市)主管機關辦理寵物免絕育申報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5">
            <text:p text:style-name="P14">一、飼主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姓 <text:s/>名</text:p>
          </table:table-cell>
          <table:table-cell table:style-name="TableCell18">
            <text:p text:style-name="P19"/>
          </table:table-cell>
          <table:table-cell table:style-name="TableCell20">
            <text:p text:style-name="P21">聯絡電話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<text:span text:style-name="T27">身分證</text:span></text:p>
            <text:p text:style-name="P28"><text:span text:style-name="T29">字號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聯絡地址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5">
            <text:p text:style-name="P38"><text:span text:style-name="T39">二、寵物基本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種 <text:s/>類</text:p>
          </table:table-cell>
          <table:table-cell table:style-name="TableCell43" table:number-columns-spanned="2">
            <text:p text:style-name="P44"><text:span text:style-name="T45"><text:s text:c="5"/></text:span><text:span text:style-name="T46">□</text:span><text:span text:style-name="T47">犬 <text:s text:c="3"/></text:span><text:span text:style-name="T48">□</text:span><text:span text:style-name="T49">貓</text:span></text:p>
          </table:table-cell>
          <table:covered-table-cell/>
          <table:table-cell table:style-name="TableCell50">
            <text:p text:style-name="P51">性 <text:s/>別</text:p>
          </table:table-cell>
          <table:table-cell table:style-name="TableCell52">
            <text:p text:style-name="P53"><text:span text:style-name="T54"><text:s text:c="3"/></text:span><text:span text:style-name="T55">□</text:span><text:span text:style-name="T56">公 <text:s text:c="2"/></text:span><text:span text:style-name="T57">□</text:span><text:span text:style-name="T58">母</text:span></text:p>
          </table:table-cell>
        </table:table-row>
        <table:table-row table:style-name="TableRow59">
          <table:table-cell table:style-name="TableCell60">
            <text:p text:style-name="P61">晶片號碼</text:p>
          </table:table-cell>
          <table:table-cell table:style-name="TableCell62" table:number-columns-spanned="2">
            <text:p text:style-name="P63"><text:span text:style-name="T64">(必填)</text:span></text:p>
          </table:table-cell>
          <table:covered-table-cell/>
          <table:table-cell table:style-name="TableCell65">
            <text:p text:style-name="P66">品 <text:s/>種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毛 <text:s/>色</text:p>
          </table:table-cell>
          <table:table-cell table:style-name="TableCell72" table:number-columns-spanned="2">
            <text:p text:style-name="P73"><text:span text:style-name="T74">(必填)</text:span></text:p>
          </table:table-cell>
          <table:covered-table-cell/>
          <table:table-cell table:style-name="TableCell75">
            <text:p text:style-name="P76">外觀特徵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5">
            <text:p text:style-name="P81"><text:span text:style-name="T82">三、繁殖管理說明</text:span><text:span text:style-name="T83">(第一、二項為必填；若寵物已絕育請跳至第三項填報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（一）寵物不適合絕育之原因</text:span><text:span text:style-name="T88">：</text:span></text:p>
            <text:p text:style-name="P89"><text:span text:style-name="T90">□健康狀況不適合。(此項應檢附獸醫師診斷證明文件)</text:span></text:p>
            <text:p text:style-name="P91">□年紀因素。</text:p>
            <text:p text:style-name="P92">□擔心影響體態。</text:p>
            <text:p text:style-name="P93"><text:span text:style-name="T94">□其他：</text:span><text:span text:style-name="T95"><text:s text:c="53"/></text:span></text:p>
            <text:p text:style-name="P96"><text:span text:style-name="T97">※</text:span><text:span text:style-name="T98">提醒飼主，依據動保法第22條第3項、第4項：如有繁殖需求，請於繁殖配種前提出繁殖申報(公母皆須申報)，並於繁殖後提供飼養現況及受轉讓飼主資料。</text:span></text:p>
            <text:p text:style-name="P99"><text:span text:style-name="T100">（二）避免造成寵物繁殖之飼養管理措施</text:span><text:span text:style-name="T101">：</text:span></text:p>
            <text:p text:style-name="P102">□公母分籠飼養，禁止接觸。</text:p>
            <text:p text:style-name="P103">□飼養單一性別，居家管理，外出繫繩。</text:p>
            <text:p text:style-name="P104"><text:span text:style-name="T105">□其他：</text:span><text:span text:style-name="T106"><text:s text:c="53"/></text:span></text:p>
            <text:p text:style-name="P107"><text:span text:style-name="T108">※</text:span><text:span text:style-name="T109">提醒飼主，請確實依申報之飼養管理措施執行，以避免寵物意外繁殖情形發生。</text:span></text:p>
            <text:p text:style-name="P110">(三) 寵物已絕育但寵物登記管理資訊網絕育狀態未更新</text:p>
            <text:p text:style-name="P111"><text:span text:style-name="T112">□寵物已於</text:span><text:span text:style-name="T113"><text:s text:c="13"/></text:span><text:span text:style-name="T114">在</text:span><text:span text:style-name="T115"><text:s text:c="24"/></text:span><text:span text:style-name="T116">完成絕育手術。</text:span></text:p>
            <text:p text:style-name="P117"><text:span text:style-name="T118"><text:s text:c="12"/></text:span><text:span text:style-name="T119">(何時：年月) <text:s text:c="2"/>(哪縣市哪間動物醫院或偏區絕育活動)</text:span></text:p>
            <text:p text:style-name="P120">□接手飼養，前飼主或是中途送養人表示已絕育，且飼養時未發現寵物有發情徵兆或是發現睪丸未摘除之情形。</text:p>
            <text:p text:style-name="P121">(四)寵物已過世或出國但未辦理除戶</text:p>
            <text:p text:style-name="P122"><text:span text:style-name="T123">本人</text:span><text:span text:style-name="T124">(飼主)<text:s/></text:span><text:span text:style-name="T125"><text:s text:c="13"/></text:span><text:span text:style-name="T126">同意貴處於寵物登記管理系統辦理寵物除戶作業。</text:span></text:p>
            <text:p text:style-name="P127"><text:span text:style-name="T128">除戶寵物晶片號碼:</text:span><text:span text:style-name="T129"><text:s text:c="26"/></text:span></text:p>
            <text:p text:style-name="P130">除戶原因：□自然死亡 □疾病死亡 □意外死亡 □出國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5">
            <text:p text:style-name="P133">以上事項為申報人確實填寫，保證上述資料正確無誤，並於前開繁殖管理說明原因消失後，依法為所飼養之寵物絕育或再次申報免絕育，特此證明。</text:p>
            <text:p text:style-name="P134"><text:span text:style-name="T135"><draw:custom-shape svg:x="2.7875in" svg:y="0.01875in" svg:width="3.70764in" svg:height="0.54167in" draw:z-index="251659264" draw:id="id0" draw:style-name="a0" draw:name="矩形 3" text:anchor-type="paragraph"><svg:title/><svg:desc/><draw:enhanced-geometry draw:type="non-primitive" svg:viewBox="0 0 21600 21600" draw:enhanced-path="M 0 0 L 21600 0 21600 21600 0 21600 Z N"/></draw:custom-shape></text:span><text:span text:style-name="T136"><text:s/>此致 臺中市動物保護防疫處</text:span></text:p>
            <text:p text:style-name="P137"><text:span text:style-name="T138"><text:s text:c="2"/>申報人簽章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39"><text:span text:style-name="T140">請</text:span><text:span text:style-name="T141">飼主本人</text:span><text:span text:style-name="T142">詳實填寫本表各欄位</text:span><text:span text:style-name="T143">並由</text:span><text:span text:style-name="T144">本人簽名或蓋章</text:span><text:span text:style-name="T145">後，</text:span><text:span text:style-name="T146">以郵寄、傳真</text:span><text:span text:style-name="T147">方式或</text:span><text:span text:style-name="T148">以電子郵件傳送</text:span><text:span text:style-name="T149">本</text:span><text:span text:style-name="T150">申報書</text:span><text:span text:style-name="T151">向臺中市動物保護防疫處申報。</text:span></text:p>
      <text:p text:style-name="P152"><text:s text:c="2"/>寄送地址：408011臺中市南屯區萬和路1段28-18號 <text:s text:c="3"/>傳真號碼：04-25581480</text:p>
      <text:p text:style-name="P153"><text:span text:style-name="T154"><text:s text:c="2"/>電子郵件：g6000@taichung.gov.tw <text:s text:c="12"/>電話：04-25588024 分機13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王漢宗顏楷體繁" svg:font-family="王漢宗顏楷體繁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letter-kerning="false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3152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06T02:27:00Z</meta:creation-date>
    <dc:date>2026-08-06T02:27:00Z</dc:date>
    <meta:print-date>2018-04-19T02:59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5" meta:character-count="1173" meta:row-count="8" meta:non-whitespace-character-count="1000"/>
  </office:meta>
</office:document-meta>
</file>